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Calibri" fo:font-size="13pt" style:font-size-asian="13pt" style:font-size-complex="13pt"/>
    </style:style>
    <style:style style:name="P2" style:family="paragraph" style:parent-style-name="Standard">
      <style:paragraph-properties fo:text-align="justify" style:justify-single-word="false"/>
      <style:text-properties style:font-name="Calibri" fo:font-size="13pt" officeooo:paragraph-rsid="000b1995" style:font-size-asian="13pt" style:font-size-complex="13pt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3pt" fo:font-weight="bold" officeooo:rsid="000b1995" style:font-size-asian="13pt" style:font-weight-asian="bold" style:font-size-complex="13pt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3pt" fo:font-weight="bold" officeooo:rsid="000b1995" officeooo:paragraph-rsid="000b1995" style:font-size-asian="13pt" style:font-weight-asian="bold" style:font-size-complex="13pt"/>
    </style:style>
    <style:style style:name="P5" style:family="paragraph" style:parent-style-name="Standard">
      <style:paragraph-properties fo:text-align="end" style:justify-single-word="false"/>
      <style:text-properties style:font-name="Calibri" fo:font-size="13pt" fo:font-weight="bold" officeooo:rsid="000ba90e" officeooo:paragraph-rsid="000ba90e" style:font-size-asian="13pt" style:font-weight-asian="bold" style:font-size-complex="13pt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3pt" fo:font-weight="bold" officeooo:rsid="000bd8cf" officeooo:paragraph-rsid="000bd8cf" style:font-size-asian="13pt" style:font-weight-asian="bold" style:font-size-complex="13pt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13pt" fo:font-weight="bold" officeooo:rsid="000d898a" officeooo:paragraph-rsid="000d898a" style:font-size-asian="13pt" style:font-weight-asian="bold" style:font-size-complex="13pt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1pt" style:font-size-asian="11pt" style:font-size-complex="11pt"/>
    </style:style>
    <style:style style:name="T1" style:family="text">
      <style:text-properties officeooo:rsid="000b1995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officeooo:rsid="000b1995" style:font-weight-asian="bold"/>
    </style:style>
    <style:style style:name="T4" style:family="text">
      <style:text-properties fo:font-weight="bold" officeooo:rsid="000f09e3" style:font-weight-asian="bold"/>
    </style:style>
    <style:style style:name="T5" style:family="text">
      <style:text-properties officeooo:rsid="000d898a"/>
    </style:style>
    <style:style style:name="T6" style:family="text">
      <style:text-properties officeooo:rsid="000f09e3"/>
    </style:style>
    <style:style style:name="T7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DEKLARACJA UCZESTNICTWA </text:span><text:span text:style-name="T3">W ZAJĘCIACH SEKCJI ŻEGLARSKIEJ </text:span><text:span text:style-name="T4">W SZKOLE PODSTAWOWEJ IM. ŚW. JANA PAWŁA II W NOŻYNIE.</text:span></text:p>
      <text:p text:style-name="P3"/>
      <text:p text:style-name="P1">/M<text:span text:style-name="T1">IEJSCOWOŚĆ</text:span>/:…….……………………., <text:s text:c="23"/>/<text:span text:style-name="T1">DATA</text:span>/: ...............................…</text:p>
      <text:p text:style-name="P1"/>
      <text:p text:style-name="P2">Deklaruję uczestnictwo mojej córki (podopiecznej) / mojego syna (podopiecznego) <text:span text:style-name="T1">w </text:span><text:span text:style-name="T3">ZAJĘCIACH SEKCJI ŻEGLARSKIEJ.</text:span></text:p>
      <text:p text:style-name="P4"/>
      <text:p text:style-name="P4">Mając na uwadze szczególny charakter zajęć praktycznych na wodzie i wynikające z nich zagrożenia związane z łamaniem zasad bezpieczeństwa biorę odpowiedzialność za konsekwencje wywołane nieprzestrzeganiem tych zasad przez mojego podopiecznego.</text:p>
      <text:p text:style-name="P4"/>
      <text:p text:style-name="P6">Rodzic/opiekun zobowiązany jest do przywozu i odbioru uczestnika zajęć z wyznaczonego przez organizatora miejsca. </text:p>
      <text:p text:style-name="P6"/>
      <text:p text:style-name="P6">Rodzic/opiekun deklaruje <text:span text:style-name="T7">umiejętność / brak umiejętności</text:span>* pływania podopiecznego.</text:p>
      <text:p text:style-name="P6"/>
      <text:p text:style-name="P7">Rodzic/ opiekun oświadcza, że zapoznał się z regulaminem sekcji żeglarskiej.</text:p>
      <text:p text:style-name="P4"/>
      <text:p text:style-name="P5">Podpis rodzica/opiekuna</text:p>
      <text:p text:style-name="P5"/>
      <text:p text:style-name="P5">…………………………………………………….</text:p>
      <text:p text:style-name="P1"/>
      <text:p text:style-name="P1">Imię i nazwisko dziecka:</text:p>
      <text:p text:style-name="P1"/>
      <text:p text:style-name="P1">…………………………………………………………………………………….</text:p>
      <text:p text:style-name="P1">Data urodzenia dziecka:</text:p>
      <text:p text:style-name="P1"/>
      <text:p text:style-name="P1">……………………………………………………………………………………..</text:p>
      <text:p text:style-name="P1">Miejsce zamieszkania:</text:p>
      <text:p text:style-name="P1"/>
      <text:p text:style-name="P1">……………………………………………………………………………………..</text:p>
      <text:p text:style-name="P1">Imiona i nazwiska rodziców/<text:span text:style-name="T1">opiekunów</text:span>:</text:p>
      <text:p text:style-name="P1"/>
      <text:p text:style-name="P1">………………………………………………………………………………………</text:p>
      <text:p text:style-name="P1">Telefony kontaktowe i e-mail:</text:p>
      <text:p text:style-name="P1"/>
      <text:p text:style-name="P1"><text:span text:style-name="T6">MATKA</text:span>/ telefon:………………...………………., e-mail: ………………………………………….</text:p>
      <text:p text:style-name="P1"/>
      <text:p text:style-name="P1"><text:span text:style-name="T6">OJCIEC</text:span>/ telefon: ………………………., e-mail: …………………….………………………………..</text:p>
      <text:p text:style-name="P1"/>
      <text:p text:style-name="P1"/>
      <text:p text:style-name="P1"/>
      <text:p text:style-name="P1"/>
      <text:p text:style-name="P1"/>
      <text:p text:style-name="P8">* <text:span text:style-name="T5">niepotrzebne skreślić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9-13T10:33:58.105000000</meta:creation-date>
    <dc:date>2023-09-29T09:16:30.585000000</dc:date>
    <meta:editing-duration>PT39M35S</meta:editing-duration>
    <meta:editing-cycles>4</meta:editing-cycles>
    <meta:generator>LibreOffice/7.3.2.2$Windows_X86_64 LibreOffice_project/49f2b1bff42cfccbd8f788c8dc32c1c309559be0</meta:generator>
    <meta:document-statistic meta:table-count="0" meta:image-count="0" meta:object-count="0" meta:page-count="1" meta:paragraph-count="21" meta:word-count="130" meta:character-count="1277" meta:non-whitespace-character-count="1144"/>
  </office:meta>
</office:document-meta>
</file>